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line-height="0.3333in"/>
      <style:text-properties style:font-name="標楷體" style:font-name-asian="標楷體" fo:font-size="16pt" style:font-size-asian="16pt" style:font-size-complex="16pt"/>
    </style:style>
    <style:style style:name="P2" style:parent-style-name="內文" style:family="paragraph">
      <style:paragraph-properties fo:line-height="150%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fo:line-height="300%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新北市政府推動員工協助方案(簡稱EPA)，設有同仁協助方案諮詢服務免費資源，服務項目包含：心理諮商(工作壓力、情緒管理、家庭人際等)、法律諮詢(民事、刑事、行政訴訟等)、財務諮詢(理財、債務協商、稅務處理等)、醫療諮詢(飲食營養、運動保健、菸癮酒癮等)、職涯發展諮詢(職場適應、轉職、退休規劃等)<text:s/>及組織管理諮詢，有需求同仁自行申請；服務網址：<text:s/><text:s text:c="8"/>https://www.personnel.ntpc.gov.tw/home.jsp?id=1379c4800164fbbf <text:s text:c="7"/></text:p>
      <text:p text:style-name="P2"><text:span text:style-name="T3"><draw:frame draw:style-name="a0" draw:name="圖片 3" text:anchor-type="as-char" svg:x="0in" svg:y="0in" svg:width="6.61496in" svg:height="5.40655in" style:rel-width="scale" style:rel-height="scale"><draw:image xlink:href="media/image1.png" xlink:type="simple" xlink:show="embed" xlink:actuate="onLoad"/><svg:title/><svg:desc/></draw:frame></text:span></text:p>
      <text:p text:style-name="P4"><text:span text:style-name="T5"><draw:frame draw:style-name="a1" draw:name="圖片 1" text:anchor-type="as-char" svg:x="0in" svg:y="0in" svg:width="6.6875in" svg:height="1.85417in" style:rel-width="scale" style:rel-height="scale"><draw:image xlink:href="media/image2.png" xlink:type="simple" xlink:show="embed" xlink:actuate="onLoad"/><svg:title/><svg:desc>安心小卡</svg:desc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09in" fo:margin-bottom="0.6298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3-10-13T01:30:00Z</meta:creation-date>
    <dc:date>2023-10-13T01:30:00Z</dc:date>
    <meta:template xlink:href="Normal" xlink:type="simple"/>
    <meta:editing-cycles>3</meta:editing-cycles>
    <meta:editing-duration>PT0S</meta:editing-duration>
    <meta:document-statistic meta:page-count="1" meta:paragraph-count="1" meta:word-count="38" meta:character-count="255" meta:row-count="1" meta:non-whitespace-character-count="218"/>
  </office:meta>
</office:document-meta>
</file>